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37952f" officeooo:paragraph-rsid="001edce8"/>
    </style:style>
    <style:style style:name="P2" style:family="paragraph" style:parent-style-name="Standard">
      <style:text-properties officeooo:rsid="001b3004" officeooo:paragraph-rsid="0039baeb"/>
    </style:style>
    <style:style style:name="P3" style:family="paragraph" style:parent-style-name="Standard">
      <style:text-properties officeooo:rsid="001b3004" officeooo:paragraph-rsid="0052cab0"/>
    </style:style>
    <style:style style:name="P4" style:family="paragraph" style:parent-style-name="Standard">
      <style:text-properties officeooo:rsid="00228a95" officeooo:paragraph-rsid="0039baeb"/>
    </style:style>
    <style:style style:name="P5" style:family="paragraph" style:parent-style-name="Standard">
      <style:text-properties fo:font-size="11pt" style:text-underline-style="none" officeooo:rsid="00375d7f" officeooo:paragraph-rsid="0052cab0" style:font-size-asian="11pt" style:font-size-complex="11pt"/>
    </style:style>
    <style:style style:name="P6" style:family="paragraph" style:parent-style-name="Standard">
      <style:text-properties fo:font-size="11pt" fo:font-style="normal" style:text-underline-style="none" officeooo:rsid="00449807" officeooo:paragraph-rsid="0052cab0" style:font-size-asian="11pt" style:font-style-asian="normal" style:font-size-complex="11pt" style:font-style-complex="normal"/>
    </style:style>
    <style:style style:name="P7" style:family="paragraph" style:parent-style-name="Standard">
      <style:text-properties fo:font-size="11pt" fo:font-style="normal" style:text-underline-style="none" officeooo:rsid="005e88ac" officeooo:paragraph-rsid="0052cab0" style:font-size-asian="11pt" style:font-style-asian="normal" style:font-size-complex="11pt" style:font-style-complex="normal"/>
    </style:style>
    <style:style style:name="P8" style:family="paragraph" style:parent-style-name="Standard">
      <style:text-properties fo:font-size="11pt" fo:font-style="italic" style:text-underline-style="none" officeooo:rsid="003801f6" officeooo:paragraph-rsid="0052cab0" style:font-size-asian="11pt" style:font-style-asian="italic" style:font-size-complex="11pt" style:font-style-complex="italic"/>
    </style:style>
    <style:style style:name="P9" style:family="paragraph" style:parent-style-name="Standard">
      <style:text-properties officeooo:rsid="0052cab0" officeooo:paragraph-rsid="0052cab0"/>
    </style:style>
    <style:style style:name="P10" style:family="paragraph" style:parent-style-name="Standard">
      <style:text-properties officeooo:rsid="0052cab0" officeooo:paragraph-rsid="00570739"/>
    </style:style>
    <style:style style:name="T1" style:family="text">
      <style:text-properties officeooo:rsid="00204230"/>
    </style:style>
    <style:style style:name="T2" style:family="text">
      <style:text-properties officeooo:rsid="00228a95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228a95" style:font-weight-asian="bold" style:font-weight-complex="bold"/>
    </style:style>
    <style:style style:name="T5" style:family="text">
      <style:text-properties fo:font-weight="bold" officeooo:rsid="00570739" style:font-weight-asian="bold" style:font-weight-complex="bold"/>
    </style:style>
    <style:style style:name="T6" style:family="text">
      <style:text-properties officeooo:rsid="0035b15b"/>
    </style:style>
    <style:style style:name="T7" style:family="text">
      <style:text-properties officeooo:rsid="0037aeec"/>
    </style:style>
    <style:style style:name="T8" style:family="text">
      <style:text-properties officeooo:rsid="0039baeb"/>
    </style:style>
    <style:style style:name="T9" style:family="text">
      <style:text-properties officeooo:rsid="0046aa2a"/>
    </style:style>
    <style:style style:name="T10" style:family="text">
      <style:text-properties officeooo:rsid="00470121"/>
    </style:style>
    <style:style style:name="T11" style:family="text">
      <style:text-properties officeooo:rsid="0049ca53"/>
    </style:style>
    <style:style style:name="T12" style:family="text">
      <style:text-properties officeooo:rsid="004ea47c"/>
    </style:style>
    <style:style style:name="T13" style:family="text">
      <style:text-properties officeooo:rsid="0052cab0"/>
    </style:style>
    <style:style style:name="T14" style:family="text">
      <style:text-properties officeooo:rsid="0054aad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oponentura diplomové práce</text:p>
      <text:p text:style-name="P10"><text:span text:style-name="T3">Laura Trenčanská </text:span><text:span text:style-name="T5">NEVERMORE</text:span><text:span text:style-name="T3"> <text:s text:c="4"/></text:span><text:s text:c="70"/></text:p>
      <text:p text:style-name="P9">Malba II, AVU Praha</text:p>
      <text:p text:style-name="P3"/>
      <text:p text:style-name="P3"><text:s text:c="3"/><text:span text:style-name="T13">Základ této práce </text:span>je <text:span text:style-name="T6">pevný průnik</text:span> <text:span text:style-name="T1">dvou světů – němého filmu</text:span> a literatury. Literární <text:span text:style-name="T7">povídku</text:span> <text:span text:style-name="T7">ne</text:span>se <text:span text:style-name="T8">svébytná vizuální esej. Text nabývá</text:span> <text:span text:style-name="T14">do </text:span>svobodnější form<text:span text:style-name="T14">y, než by byla například rozhlasová dramatizace. Půdorys povídky je ohraničen rámem okna a jakýmsi středobodem výhledu, který reprezentuje věž-pevnost. Pozorovaný svět halí do neexistence dusivá mlha. Vypravěč se propadá do zakřiveného časoprostoru, kde rozdíl mezi vnitřním a vnějším ztrácí význam, stejně jako pravděpodobnost postav, které se tu vyskytují. Peripetie lze vzhledem k jejich zrychlené eskalaci pouze stručně zaznamenat nebo fyzicky a smyslově prožívat. Snovou, fluidní sekvenci frázuje citovaná promluva </text:span><text:span text:style-name="T4">nevermore</text:span><text:span text:style-name="T2"> – jakási konstanta surovosti pojmenovávání, bídy nedorozumění, </text:span><text:span text:style-name="T4">nevermore</text:span><text:span text:style-name="T2"> jako zástupce všech slov, co člověk kdy slyšel a myslí si, že s nimi správně zachází. </text:span></text:p>
      <text:p text:style-name="P2"/>
      <text:p text:style-name="P4"><text:s text:c="3"/>Text <text:span text:style-name="T12">působí jako nepřehledný, chaotický</text:span> celek s jednotlivostmi, které ale nepost<text:span text:style-name="T11">rádají </text:span>zvláštní jas. <text:span text:style-name="T10">Není snadné mu porozumět. </text:span>Při jeho čtení i <text:span text:style-name="T11">chápání</text:span> se lze opřít o předešlou Lauřinu povídku Třpyt. Také v této látce je tématem <text:span text:style-name="T9">paměť, </text:span>lidská řeč, její neuchopitelnost a složitost jejího procesu. Poprvé se tu setkáváme se symbolickou postavou uhnětenou ze slov, ale byl jí zatím ponechán lidský- fyzický hlas herce. Zřejmě proto, že to co postava popisovala, bylo sice na hranici vykolejení, ale spontánní vyprávění ji podněcovalo jedním směrem k činu. Tomu odpovídal i obraz – jeden nepřerušovaný subjektivní záběr vzniklý za obyčejné chůze. <text:span text:style-name="T9">Laura tak objevila kouzlo voice overu a skutečnosti, že kombinace komentáře a ztišeného obrazu dokáže i dnes oživit původní sílu němého filmu. </text:span></text:p>
      <text:p text:style-name="P2"/>
      <text:p text:style-name="P2"><text:span text:style-name="T2"><text:s text:c="3"/>V </text:span><text:span text:style-name="T4">Nevermore</text:span><text:span text:style-name="T2"> je postava zcela pasivní, introvertní a bez možného východiska. Proto se zpřítomňuje její hlas vnitřní. Hlas astrálního či mentálního těla spojeného s rozumem, imaginací a magií lidské řeči. Z toho důvodu je přednes osobní, zkreslený, nefyzický. Je navíc záměrně v náhlých příbojích přerýván zvukem prostředí i hudbou, je umlčován, hlas se nám vzdaluje a vrací se zpět. Tentokrát není ve hře jen vnější znění hlasu a jeho fyzických orgánů, ale i skrytá vnitřní gesta adresovaná naslouchajícímu, která nacházíme v montáži unikavých i asociujících záběrů pořízených při fyzicky komplikované chůzi ve vodě, na kamenech a v písku. Anonymní ruka s diktafonem, noha nebo náhodné postavy na periferii náhle ožívají. Díky vnějšímu hlasu se obraz očišťuje, jakoby jsme vstupovali do nitra postavy. Obraz-esej navíc nabízí možný výklad, že by se mohlo jednat o text v podobě vzkazu v láhvi. Některá slova a věty jsou rozpité a nečitelné. Můžeme se zajímat o to, jak dlouho postava u okna stojí nebo jestli vzkaz v láhvi najde svého adresáta. Narazíme na relativitu naší představivosti - libovolně se zveličuje nebo zmenšuje. Ale už se nemusíme přesvědčovat, že jí ovládáme.</text:span></text:p>
      <text:p text:style-name="P1"/>
      <text:p text:style-name="P6"/>
      <text:p text:style-name="P7">Hodnotím tuto diplomovou práci známkou výborně</text:p>
      <text:p text:style-name="P7"><text:s text:c="119"/>vypracoval Michal Pěchouček</text:p>
      <text:p text:style-name="P8"/>
      <text:p text:style-name="P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1-08-23T16:39:37.550000000</meta:creation-date>
    <dc:date>2021-08-29T12:09:54.217000000</dc:date>
    <meta:editing-duration>PT3H13M34S</meta:editing-duration>
    <meta:editing-cycles>43</meta:editing-cycles>
    <meta:generator>LibreOffice/6.3.3.2$Windows_X86_64 LibreOffice_project/a64200df03143b798afd1ec74a12ab50359878ed</meta:generator>
    <meta:document-statistic meta:table-count="0" meta:image-count="0" meta:object-count="0" meta:page-count="1" meta:paragraph-count="8" meta:word-count="439" meta:character-count="3150" meta:non-whitespace-character-count="2511"/>
  </office:meta>
</office:document-meta>
</file>